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pitch="variable" style:font-charset="x-symbol"/>
    <style:font-face style:name="OpenSymbol" svg:font-family="OpenSymbol"/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200%" fo:text-align="center" style:justify-single-word="false"/>
      <style:text-properties fo:font-size="40pt" style:font-size-asian="40pt" style:font-size-complex="40pt"/>
    </style:style>
    <style:style style:name="P2" style:family="paragraph" style:parent-style-name="Standard">
      <style:paragraph-properties fo:line-height="200%" fo:text-align="center" style:justify-single-word="false"/>
      <style:text-properties fo:font-size="40pt" fo:font-style="italic" style:font-size-asian="40pt" style:font-style-asian="italic" style:font-size-complex="40pt" style:font-style-complex="italic"/>
    </style:style>
    <style:style style:name="P3" style:family="paragraph" style:parent-style-name="Standard">
      <style:paragraph-properties fo:line-height="200%" fo:text-align="center" style:justify-single-word="false"/>
      <style:text-properties fo:font-size="40pt" style:text-underline-style="solid" style:text-underline-width="auto" style:text-underline-color="font-color" style:font-size-asian="40pt" style:font-size-complex="40pt"/>
    </style:style>
    <style:style style:name="P4" style:family="paragraph" style:parent-style-name="Standard">
      <style:paragraph-properties fo:line-height="200%" fo:text-align="center" style:justify-single-word="false"/>
      <style:text-properties fo:font-size="60pt" fo:font-weight="bold" style:font-size-asian="60pt" style:font-weight-asian="bold" style:font-size-complex="60pt" style:font-weight-complex="bold"/>
    </style:style>
    <style:style style:name="P5" style:family="paragraph" style:parent-style-name="Standard">
      <style:paragraph-properties fo:margin-top="0cm" fo:margin-bottom="0.353cm" fo:line-height="100%" fo:text-align="center" style:justify-single-word="false" style:text-autospace="none"/>
    </style:style>
    <style:style style:name="P6" style:family="paragraph" style:parent-style-name="Standard">
      <style:paragraph-properties fo:margin-top="0cm" fo:margin-bottom="0.353cm" fo:line-height="100%" style:text-autospace="none"/>
    </style:style>
    <style:style style:name="P7" style:family="paragraph" style:parent-style-name="Standard">
      <style:paragraph-properties fo:margin-top="0cm" fo:margin-bottom="0.353cm" fo:line-height="100%" fo:text-align="center" style:justify-single-word="false" style:text-autospace="none"/>
      <style:text-properties style:font-name="Times New Roman1" fo:font-size="18pt" fo:language="en" fo:country="US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8" style:family="paragraph" style:parent-style-name="Standard">
      <style:paragraph-properties fo:margin-top="0cm" fo:margin-bottom="0.353cm" fo:line-height="100%" style:text-autospace="none"/>
      <style:text-properties style:font-name="Times New Roman1" fo:font-size="18pt" fo:language="en" fo:country="US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9" style:family="paragraph" style:parent-style-name="Standard">
      <style:paragraph-properties fo:margin-top="0cm" fo:margin-bottom="0.353cm" fo:line-height="100%" style:text-autospace="none"/>
      <style:text-properties style:font-name="Times New Roman1" fo:font-size="18pt" fo:language="en" fo:country="US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P10" style:family="paragraph" style:parent-style-name="Standard">
      <style:paragraph-properties fo:margin-top="0cm" fo:margin-bottom="0.353cm" fo:line-height="100%" style:text-autospace="none"/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11" style:family="paragraph" style:parent-style-name="Standard">
      <style:paragraph-properties fo:margin-top="0cm" fo:margin-bottom="0.353cm" fo:line-height="100%" fo:text-align="center" style:justify-single-word="false" style:text-autospace="none"/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12" style:family="paragraph" style:parent-style-name="Standard">
      <style:paragraph-properties fo:margin-top="0cm" fo:margin-bottom="0.353cm" fo:line-height="100%" style:text-autospace="none"/>
      <style:text-properties style:font-name="Times New Roman1" fo:font-size="14pt" fo:language="en" fo:country="US" fo:font-weight="normal" style:font-name-asian="Times New Roman1" style:font-size-asian="14pt" style:font-weight-asian="normal" style:font-name-complex="Times New Roman1" style:font-size-complex="14pt" style:font-weight-complex="normal"/>
    </style:style>
    <style:style style:name="P13" style:family="paragraph" style:parent-style-name="Standard">
      <style:paragraph-properties fo:margin-top="0cm" fo:margin-bottom="0.353cm" fo:line-height="100%" style:text-autospace="none"/>
      <style:text-properties style:font-name="Times New Roman1" fo:font-size="14pt" fo:language="en" fo:country="US" style:text-underline-style="none" fo:font-weight="normal" style:font-name-asian="Times New Roman1" style:font-size-asian="14pt" style:font-weight-asian="normal" style:font-name-complex="Times New Roman1" style:font-size-complex="14pt" style:font-weight-complex="normal"/>
    </style:style>
    <style:style style:name="P14" style:family="paragraph" style:parent-style-name="Standard">
      <style:paragraph-properties fo:line-height="200%" fo:text-align="center" style:justify-single-word="false"/>
      <style:text-properties fo:font-size="44pt" fo:font-weight="bold" style:font-size-asian="44pt" style:font-weight-asian="bold" style:font-size-complex="44pt" style:font-weight-complex="bold"/>
    </style:style>
    <style:style style:name="P15" style:family="paragraph" style:parent-style-name="Standard" style:list-style-name="L1">
      <style:paragraph-properties fo:margin-top="0cm" fo:margin-bottom="0.353cm" fo:line-height="100%" style:text-autospace="none"/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16" style:family="paragraph" style:parent-style-name="Standard">
      <style:paragraph-properties fo:margin-top="0cm" fo:margin-bottom="0.353cm" fo:line-height="100%" fo:text-align="center" style:justify-single-word="false" style:text-autospace="none"/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17" style:family="paragraph" style:parent-style-name="Standard">
      <style:paragraph-properties fo:margin-top="0cm" fo:margin-bottom="0.353cm" fo:line-height="100%" style:text-autospace="none"/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P18" style:family="paragraph" style:parent-style-name="Standard">
      <style:paragraph-properties fo:margin-top="0cm" fo:margin-bottom="0.353cm" fo:line-height="100%" fo:text-align="center" style:justify-single-word="false" style:text-autospace="none"/>
      <style:text-properties style:font-name="Times New Roman1" fo:font-size="18pt" fo:language="en" fo:country="US" style:text-underline-style="none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T1" style:family="text">
      <style:text-properties style:font-name="Times New Roman1" fo:font-size="18pt" fo:language="en" fo:country="US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T2" style:family="text">
      <style:text-properties style:font-name="Times New Roman1" fo:font-size="18pt" fo:language="en" fo:country="US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T3" style:family="text">
      <style:text-properties style:font-name="Times New Roman1" fo:font-size="18pt" fo:language="en" fo:country="US" style:text-underline-style="solid" style:text-underline-width="auto" style:text-underline-color="font-color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T4" style:family="text">
      <style:text-properties style:font-name="Times New Roman1" fo:font-size="18pt" fo:language="en" fo:country="US" style:text-underline-style="none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T5" style:family="text">
      <style:text-properties style:font-name="Times New Roman1" fo:font-size="18pt" fo:language="pl" fo:country="PL" fo:font-weight="normal" style:font-name-asian="Times New Roman1" style:font-size-asian="18pt" style:font-weight-asian="normal" style:font-name-complex="Times New Roman1" style:font-size-complex="18pt" style:font-weight-complex="normal"/>
    </style:style>
    <style:style style:name="T6" style:family="text">
      <style:text-properties style:font-name="Times New Roman1" fo:font-size="18pt" fo:language="pl" fo:country="PL" fo:font-weight="bold" style:font-name-asian="Times New Roman1" style:font-size-asian="18pt" style:font-weight-asian="bold" style:font-name-complex="Times New Roman1" style:font-size-complex="18pt" style:font-weight-complex="bold"/>
    </style:style>
    <style:style style:name="T7" style:family="text">
      <style:text-properties style:font-name="Times New Roman1" fo:font-size="14pt" fo:language="en" fo:country="US" fo:font-weight="normal" style:font-name-asian="Times New Roman1" style:font-size-asian="14pt" style:font-weight-asian="normal" style:font-name-complex="Times New Roman1" style:font-size-complex="14pt" style:font-weight-complex="normal"/>
    </style:style>
    <style:style style:name="T8" style:family="text">
      <style:text-properties style:font-name="Times New Roman1" style:font-name-asian="Times New Roman1" style:font-name-complex="Times New Roman1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text-underline-style="solid" style:text-underline-width="auto" style:text-underline-color="font-color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P5"><text:span text:style-name="T1">Wyprawka dla 5 </text:span><text:span text:style-name="T1">–</text:span><text:span text:style-name="T1"> latka</text:span></text:p>
      <text:p text:style-name="P7"/>
      <text:p text:style-name="P6"><text:span text:style-name="T5">* </text:span><text:span text:style-name="T2">karty prac</text:span><text:span text:style-name="T5">y</text:span></text:p>
      <text:p text:style-name="P6"><text:span text:style-name="T5">- </text:span><text:span text:style-name="T2">boks <text:s/></text:span><text:span text:style-name="T1">KOLOROWE KARTY B</text:span><text:span text:style-name="T2"> </text:span><text:span text:style-name="T1">dla 5-latków</text:span><text:span text:style-name="T6"> wyd MAC</text:span></text:p>
      <text:p text:style-name="P6"><text:span text:style-name="T5">-</text:span><text:span text:style-name="T7">podr</text:span><text:span text:style-name="T7">ęcznik do religii dla dziecka pięcioletniego- </text:span></text:p>
      <text:p text:style-name="P9">SPOTKANIE DZIECI BOŻYCH wyd JEDNOŚĆ</text:p>
      <text:p text:style-name="P12">Autor: Dariusz Kurpiński, Jerzy Snopek</text:p>
      <text:p text:style-name="P8"/>
      <text:p text:style-name="P8">* pudełko - chusteczki higieniczne</text:p>
      <text:p text:style-name="P6"><text:span text:style-name="T2">* ryza papieru ksero </text:span><text:span text:style-name="T2">–</text:span><text:span text:style-name="T2"> biały </text:span></text:p>
      <text:p text:style-name="P8">* ryza papieru ksero- kolor </text:p>
      <text:p text:style-name="P8">* farby wodne, akwarela</text:p>
      <text:p text:style-name="P6"><text:span text:style-name="T2">* 2 opakowania kredek BAMBINO oł</text:span><text:span text:style-name="T2">ó</text:span><text:span text:style-name="T2">wkowe lub świecowe</text:span></text:p>
      <text:p text:style-name="P6"><text:span text:style-name="T5">* </text:span><text:span text:style-name="T2">2 plastelina</text:span></text:p>
      <text:p text:style-name="P6"><text:span text:style-name="T5">* </text:span><text:span text:style-name="T2">2 k</text:span><text:span text:style-name="T5">l</text:span><text:span text:style-name="T2">eje w sztyfcie</text:span></text:p>
      <text:p text:style-name="P6"><text:span text:style-name="T5">* </text:span><text:span text:style-name="T2">kapcie/ zmienne obuwie</text:span></text:p>
      <text:p text:style-name="P6"><text:span text:style-name="T2">* strój gimnastyczny ( bia</text:span><text:span text:style-name="T2">ły podkoszulek, kr</text:span><text:span text:style-name="T2">ótkie spodenki)</text:span></text:p>
      <text:p text:style-name="P6"><text:span text:style-name="T2">* 2x </text:span><text:span text:style-name="T3">małe ręczniki z wyszytym imieniem i nazwiskiem,</text:span><text:span text:style-name="T4"> uchwyt</text:span></text:p>
      <text:p text:style-name="P10"/>
      <text:p text:style-name="P10"/>
      <text:p text:style-name="P10"/>
      <text:p text:style-name="P10"/>
      <text:p text:style-name="P10"/>
      <text:p text:style-name="P11"><text:soft-page-break/>WYPRAWKA DLA 4-LATKA</text:p>
      <text:p text:style-name="P10"/>
      <text:p text:style-name="P6"><text:span text:style-name="T5">* </text:span><text:span text:style-name="T2">karty prac</text:span><text:span text:style-name="T5">y</text:span></text:p>
      <text:p text:style-name="P6"><text:span text:style-name="T5">- </text:span><text:span text:style-name="T2">boks <text:s/></text:span><text:span text:style-name="T1">KOLOROWE KARTY A+</text:span><text:span text:style-name="T2"> </text:span><text:span text:style-name="T1">dla 4-latków</text:span><text:span text:style-name="T6"> wyd MAC</text:span></text:p>
      <text:p text:style-name="P6"><text:span text:style-name="T5">-</text:span><text:span text:style-name="T7">podr</text:span><text:span text:style-name="T7">ęcznik do religii dla dziecka pięcioletniego- </text:span></text:p>
      <text:p text:style-name="P9"/>
      <text:p text:style-name="P9">ŚWIAT DZIECKA BOŻEGO wyd JEDNOŚĆ</text:p>
      <text:p text:style-name="P13">Autor: Dariusz Kurpiński, Jerzy Snopek</text:p>
      <text:p text:style-name="P13"/>
      <text:p text:style-name="P10">* klej w sztyfcie 2x</text:p>
      <text:p text:style-name="P10">* kredki bambino 2x</text:p>
      <text:p text:style-name="P6"><text:span text:style-name="T2">* ryza papieru ksero </text:span><text:span text:style-name="T2">–</text:span><text:span text:style-name="T2"> biały </text:span></text:p>
      <text:p text:style-name="P10">* ryza papieru ksero- kolor </text:p>
      <text:p text:style-name="P10">* farby wodne</text:p>
      <text:p text:style-name="P10">* plastelina</text:p>
      <text:p text:style-name="P10">* kolorowa bibuła</text:p>
      <text:p text:style-name="P10">* blok techniczny kolorowy</text:p>
      <text:p text:style-name="P10">* kapcie- podpisać</text:p>
      <text:p text:style-name="P10">* 2 małe ręczniki - wyszyte imię i nazwisko, uchwyt </text:p>
      <text:p text:style-name="P10">* chusteczki chigieniczne</text:p>
      <text:p text:style-name="P10">* chusteczki mokre</text:p>
      <text:p text:style-name="P6"><text:span text:style-name="T4">* str</text:span><text:span text:style-name="T4">ó</text:span><text:span text:style-name="T4">j gimnastyczny w woreczku</text:span></text:p>
      <text:p text:style-name="Standard"/>
      <text:p text:style-name="Standard"/>
      <text:p text:style-name="Standard"/>
      <text:p text:style-name="Standard"/>
      <text:p text:style-name="P18"><text:soft-page-break/>WYPRAWKA DLA 3-LATKA</text:p>
      <text:p text:style-name="P11"/>
      <text:p text:style-name="P10">* klej w sztyfcie 2x</text:p>
      <text:p text:style-name="P10">* kredki bambino 2x</text:p>
      <text:p text:style-name="P10">* farby wodne</text:p>
      <text:p text:style-name="P10">* plastelina 2x</text:p>
      <text:p text:style-name="P10">* blok techniczny kolorowy</text:p>
      <text:p text:style-name="P10">* ryza papieru ksero – biały </text:p>
      <text:p text:style-name="P10">* ryza papieru ksero- kolor </text:p>
      <text:p text:style-name="P10">* kapcie tzn buciki na zmianę- podpisać</text:p>
      <text:p text:style-name="P10">* piżamka- podpisać</text:p>
      <text:p text:style-name="P10">* 2 małe ręczniki <text:span text:style-name="T10">z uchwytem do wieszania</text:span></text:p>
      <text:p text:style-name="P10"><text:s text:c="4"/>- <text:span text:style-name="T9">wyszyte imię i nazwisko </text:span></text:p>
      <text:p text:style-name="P10">* chusteczki chigieniczne</text:p>
      <text:p text:style-name="P10">* chusteczki mokre</text:p>
      <text:list xml:id="list3086365600701500537" text:style-name="L1">
        <text:list-header>
          <text:p text:style-name="P15"/>
        </text:list-header>
      </text:list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4">OGŁOSZENIE</text:p>
      <text:p text:style-name="P14">DNI ADAPTACYJNE</text:p>
      <text:p text:style-name="P2"><text:span text:style-name="T9">dla nowo przyjętych dzieci</text:span> </text:p>
      <text:p text:style-name="P1">odbędą się w dniach:</text:p>
      <text:p text:style-name="P3"><text:span text:style-name="T9">29 <text:s/>i 30</text:span> <text:span text:style-name="T9">sierpnia</text:span> 2023 r.</text:p>
      <text:p text:style-name="P3"><text:s/>w godzinach <text:span text:style-name="T9">10.00- 12.00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pitch="variable" style:font-charset="x-symbol"/>
    <style:font-face style:name="OpenSymbol" svg:font-family="OpenSymbol"/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wa Dudziak</meta:initial-creator>
    <meta:creation-date>2023-06-18T22:07:16.77</meta:creation-date>
    <meta:printed-by>Ewa Dudziak</meta:printed-by>
    <meta:print-date>2023-06-18T22:31:23.12</meta:print-date>
    <dc:date>2023-06-27T19:09:33.99</dc:date>
    <dc:creator>Ewa Dudziak</dc:creator>
    <meta:editing-duration>PT28M38S</meta:editing-duration>
    <meta:editing-cycles>2</meta:editing-cycles>
    <meta:generator>OpenOffice/4.1.11$Win32 OpenOffice.org_project/4111m1$Build-9808</meta:generator>
    <meta:document-statistic meta:table-count="0" meta:image-count="0" meta:object-count="0" meta:page-count="4" meta:paragraph-count="55" meta:word-count="261" meta:character-count="1517"/>
  </office:meta>
</office:document-meta>
</file>